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text-properties fo:color="#c9211e" loext:opacity="100%"/>
    </style:style>
    <style:style style:name="T1" style:family="text">
      <style:text-properties officeooo:rsid="00167155"/>
    </style:style>
    <style:style style:name="T2" style:family="text">
      <style:text-properties fo:color="#c9211e" loext:opacity="100%"/>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Max Mustermieter</text:p>
      <text:p text:style-name="P1">Musterweg 7</text:p>
      <text:p text:style-name="P1">28755 Bremen</text:p>
      <text:p text:style-name="Standard"/>
      <text:p text:style-name="P1"/>
      <text:p text:style-name="P1">27.8.2025</text:p>
      <text:p text:style-name="Standard"/>
      <text:p text:style-name="Standard"/>
      <text:p text:style-name="Standard">Vonovia</text:p>
      <text:p text:style-name="Standard">Postfach</text:p>
      <text:p text:style-name="Standard"/>
      <text:p text:style-name="Standard">44784 Bochum</text:p>
      <text:p text:style-name="Standard"/>
      <text:p text:style-name="Standard"/>
      <text:p text:style-name="Standard"/>
      <text:p text:style-name="Standard">Mietvertrag: <text:s/><text:span text:style-name="T2">0017 0815</text:span></text:p>
      <text:p text:style-name="Standard"/>
      <text:p text:style-name="Standard"/>
      <text:p text:style-name="Standard">Sehr geehrte Damen und Herren, </text:p>
      <text:p text:style-name="Standard"/>
      <text:p text:style-name="Standard"/>
      <text:p text:style-name="Standard">hiermit teile ich ihnen mit, dass ich der Speicherung, Übertragung und Verwendung von Daten aus den bei mir eingebauten Rauchmeldern, Multisensor Plus, ausdrücklich widerspreche. </text:p>
      <text:p text:style-name="Standard"/>
      <text:p text:style-name="Standard">Zudem stimme ich dem Einbau der neuen Rauchmelder als Instandhaltungsmaßnahme zu. Ich widerspreche ausdrücklich ihrem Ansinnen mit dem Einbau eine Modernisierungsmaßnahme durchzuführen. Die geltende Rechtsprechung zu Modernisierungen deckt ihr Begründung für die erhobene Mieterhöhung bei den Rauchmeldern nicht.</text:p>
      <text:p text:style-name="Standard"/>
      <text:p text:style-name="Standard">Ich werde daher die Mieterhöhung in Höhe von <text:span text:style-name="T2">xxx</text:span> Euro nur unter Vorbehalt zahlen und bei einer absehbaren für mich höchstrichterlichen Entscheidung den Betrag von der laufenden Miete in Abzug bringen.</text:p>
      <text:p text:style-name="Standard"/>
      <text:p text:style-name="Standard"/>
      <text:p text:style-name="Standard">Mit freundlichen Grüßen</text:p>
      <text:p text:style-name="Standard"/>
      <text:p text:style-name="Standard"/>
      <text:p text:style-name="Standard"/>
      <text:p text:style-name="P1">Max, <text:span text:style-name="T1">d</text:span>er sich nicht einfach über den Tisch ziehen lässt </text:p>
      <text:p text:style-name="Standard"/>
      <text:p text:style-name="Standard"/>
      <text:p text:style-name="Standard"/>
      <text:p text:style-name="Standard"/>
      <text:p text:style-name="Standard"/>
      <text:p text:style-name="Standard"/>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 svg:font-family="'Times New Roman'" style:font-family-generic="roman"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loext:color-lum-mod="100%" loext:color-lum-off="0%" style:font-name="Times New Roman" fo:font-size="12pt" fo:language="de" fo:country="DE" style:letter-kerning="true" style:font-name-asian="SimSun" style:font-size-asian="12pt" style:language-asian="zh" style:country-asian="CN"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Times New Roman" fo:font-size="12pt" fo:language="de" fo:country="DE" style:letter-kerning="true" style:font-name-asian="SimSun" style:font-size-asian="12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 style:font-family-complex="'Lucida Sans'" style:font-family-generic-complex="swiss"/>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5-08-22T14:05:49.31</meta:creation-date>
    <dc:date>2025-08-24T13:36:24.079000000</dc:date>
    <meta:editing-duration>PT8M29S</meta:editing-duration>
    <meta:editing-cycles>2</meta:editing-cycles>
    <meta:generator>LibreOffice/7.4.3.2$Windows_X86_64 LibreOffice_project/1048a8393ae2eeec98dff31b5c133c5f1d08b890</meta:generator>
    <meta:document-statistic meta:table-count="0" meta:image-count="0" meta:object-count="0" meta:page-count="1" meta:paragraph-count="14" meta:word-count="125" meta:character-count="899" meta:non-whitespace-character-count="784"/>
  </office:meta>
</office:document-meta>
</file>